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00000001DF718F06F8077454AC.png" manifest:media-type="image/png"/>
  <manifest:file-entry manifest:full-path="Pictures/1000000000000500000000CD4C28E99D148B4FD4.png" manifest:media-type="image/png"/>
  <manifest:file-entry manifest:full-path="Pictures/10000000000004F20000012849FBC4DDCE60E855.png" manifest:media-type="image/png"/>
  <manifest:file-entry manifest:full-path="Pictures/100000000000050000000257AA60DD2B84F3D521.png" manifest:media-type="image/png"/>
  <manifest:file-entry manifest:full-path="Pictures/10000000000004F2000000D7FC16E4E274E5E579.png" manifest:media-type="image/png"/>
  <manifest:file-entry manifest:full-path="Pictures/10000000000004EF00000127656FD53F88EE538B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text-properties officeooo:paragraph-rsid="0006b293"/>
    </style:style>
    <style:style style:name="P2" style:family="paragraph" style:parent-style-name="Standard">
      <style:text-properties officeooo:rsid="0006b293" officeooo:paragraph-rsid="0006b293"/>
    </style:style>
    <style:style style:name="P3" style:family="paragraph" style:parent-style-name="Standard">
      <style:text-properties officeooo:rsid="0009e029" officeooo:paragraph-rsid="0009e029"/>
    </style:style>
    <style:style style:name="P4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break-before="page"/>
      <style:text-properties officeooo:rsid="0006b293" officeooo:paragraph-rsid="0006b293"/>
    </style:style>
    <style:style style:name="T1" style:family="text">
      <style:text-properties officeooo:rsid="000bad8b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溝通記錄作業畫面</text:p>
      <text:p text:style-name="Standard"/>
      <text:p text:style-name="P1">一、進入功能後，先選擇課程，按「查詢」後帶出此課程的溝通記錄</text:p>
      <text:p text:style-name="P2"><draw:frame draw:style-name="fr1" draw:name="影像1" text:anchor-type="as-char" svg:width="17cm" svg:height="2.722cm" draw:z-index="3"><draw:image xlink:href="Pictures/1000000000000500000000CD4C28E99D148B4FD4.png" xlink:type="simple" xlink:show="embed" xlink:actuate="onLoad"/></draw:frame></text:p>
      <text:p text:style-name="P2"/>
      <text:p text:style-name="P2">二、查詢出某個課程的溝通記錄之後</text:p>
      <text:p text:style-name="P2"><text:tab/>1. 可新增、更正、刪除溝通紀錄</text:p>
      <text:p text:style-name="P2"><text:tab/>2. 選擇一筆溝通記錄按「附件管理」可管理此筆溝通記錄的附件</text:p>
      <text:p text:style-name="P2"><text:tab/>3. 按「檢附資料參考」可修改溝通歷程的檢附資料參考提示文字</text:p>
      <text:p text:style-name="P2"><text:tab/>4. 按「附件」欄的檔案圖示，可下載附件</text:p>
      <text:p text:style-name="P2"><draw:frame draw:style-name="fr1" draw:name="影像2" text:anchor-type="as-char" svg:width="17cm" svg:height="7.955cm" draw:z-index="4"><draw:image xlink:href="Pictures/100000000000050000000257AA60DD2B84F3D521.png" xlink:type="simple" xlink:show="embed" xlink:actuate="onLoad"/></draw:frame></text:p>
      <text:p text:style-name="P2"/>
      <text:p text:style-name="P2">三、溝通記錄新增/更正的畫面</text:p>
      <text:p text:style-name="P2"><text:tab/>1. 檢附資料參考會隨著溝通歷程的改變而顯示相應的提示文字</text:p>
      <text:p text:style-name="P2"><text:tab/>2. 帶紅色 * 號的為必要輸入</text:p>
      <text:p text:style-name="P2"><draw:frame draw:style-name="fr1" draw:name="影像3" text:anchor-type="as-char" svg:width="17cm" svg:height="6.361cm" draw:z-index="5"><draw:image xlink:href="Pictures/1000000000000500000001DF718F06F8077454AC.png" xlink:type="simple" xlink:show="embed" xlink:actuate="onLoad"/></draw:frame></text:p>
      <text:p text:style-name="P2"/>
      <text:p text:style-name="P2"/>
      <text:p text:style-name="P5">四、附件管理的畫面</text:p>
      <text:p text:style-name="P2"><text:tab/>1. 標題與檔案上傳均為必要輸入</text:p>
      <text:p text:style-name="P2"><text:tab/><text:span text:style-name="T1">2. </text:span>按「檔案下載」欄的圖示可下載附件</text:p>
      <text:p text:style-name="P2"><draw:frame draw:style-name="fr1" draw:name="影像4" text:anchor-type="as-char" svg:width="17cm" svg:height="2.886cm" draw:z-index="2"><draw:image xlink:href="Pictures/10000000000004F2000000D7FC16E4E274E5E579.png" xlink:type="simple" xlink:show="embed" xlink:actuate="onLoad"/></draw:frame></text:p>
      <text:p text:style-name="P2"/>
      <text:p text:style-name="P2">五、檢附資料參考畫面</text:p>
      <text:p text:style-name="P3"><text:tab/>1. 列出溝通歷程與檢附資料參考文字</text:p>
      <text:p text:style-name="P3"><text:tab/>2. 按「更正」可修改檢附資料參考文字</text:p>
      <text:p text:style-name="P2"><draw:frame draw:style-name="fr1" draw:name="影像5" text:anchor-type="as-char" svg:width="17cm" svg:height="3.969cm" draw:z-index="1"><draw:image xlink:href="Pictures/10000000000004EF00000127656FD53F88EE538B.png" xlink:type="simple" xlink:show="embed" xlink:actuate="onLoad"/></draw:frame></text:p>
      <text:p text:style-name="P2"><draw:frame draw:style-name="fr1" draw:name="影像6" text:anchor-type="as-char" svg:width="17cm" svg:height="3.974cm" draw:z-index="0"><draw:image xlink:href="Pictures/10000000000004F20000012849FBC4DDCE60E855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741cm" style:writing-mode="page"/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0-20T09:55:13.742000000</meta:creation-date>
    <dc:date>2016-10-20T10:21:37.051000000</dc:date>
    <meta:editing-duration>PT14M10S</meta:editing-duration>
    <meta:editing-cycles>4</meta:editing-cycles>
    <meta:generator>LibreOffice/5.2.2.2$Windows_X86_64 LibreOffice_project/8f96e87c890bf8fa77463cd4b640a2312823f3ad</meta:generator>
    <meta:document-statistic meta:table-count="0" meta:image-count="6" meta:object-count="0" meta:page-count="2" meta:paragraph-count="22" meta:word-count="278" meta:character-count="310" meta:non-whitespace-character-count="288"/>
  </office:meta>
</office:document-meta>
</file>